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четность-за-2021-год"/>Отчетность за 2021 год<text:bookmark-end text:name="отчетность-за-2021-год"/></text:h>
      <text:p text:style-name="First_20_paragraph">14.03.2022</text:p>
      <text:p text:style-name="Text_20_body"><text:line-break/></text:p>
      <text:p text:style-name="Text_20_body">Адрес страницы: <text:a xlink:type="simple" xlink:href="http://danilovsky.mos.ru/legislation/bukhgalterskaya-otchyetnost/detail/10677801.html" office:name=""><text:span text:style-name="Definition">http://danilovsky.mos.ru/legislation/bukhgalterskaya-otchyetnost/detail/10677801.html</text:span></text:a></text:p>
      <text:p text:style-name="Text_20_body"><text:a xlink:type="simple" xlink:href="http://danilovsky.mos.ru" office:name=""><text:span text:style-name="Definition">Управа Данил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1T15:54:40Z</meta:creation-date>
    <dc:date>2023-09-21T15:54:40Z</dc:date>
  </office:meta>
</office:document-meta>
</file>