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бухгалтерская-отчетность-за-2023-год"/>Бухгалтерская отчетность за 2023 год<text:bookmark-end text:name="бухгалтерская-отчетность-за-2023-год"/></text:h>
      <text:p text:style-name="First_20_paragraph">23.05.2023</text:p>
      <text:p text:style-name="Text_20_body"><text:line-break/></text:p>
      <text:p text:style-name="Text_20_body">Адрес страницы: <text:a xlink:type="simple" xlink:href="http://danilovsky.mos.ru/legislation/bukhgalterskaya-otchyetnost/detail/11604456.html" office:name=""><text:span text:style-name="Definition">http://danilovsky.mos.ru/legislation/bukhgalterskaya-otchyetnost/detail/11604456.html</text:span></text:a></text:p>
      <text:p text:style-name="Text_20_body"><text:a xlink:type="simple" xlink:href="http://danilovsky.mos.ru" office:name=""><text:span text:style-name="Definition">Управа Данилов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9-06T00:12:32Z</meta:creation-date>
    <dc:date>2024-09-06T00:12:32Z</dc:date>
  </office:meta>
</office:document-meta>
</file>