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ановление-правительства-москвы-от-29.12.2014г.-833-пп-об-установлении-минимального-размера-взноса-на-капитальный-ремонт-общего-имущества-в-многоквартирных-домах-на-территории-города-москвы-в-2015-году"/>Постановление Правительства Москвы от 29.12.2014г. № 833-ПП "Об установлении минимального размера взноса на капитальный ремонт общего имущества в многоквартирных домах на территории города Москвы в 2015 году"<text:bookmark-end text:name="постановление-правительства-москвы-от-29.12.2014г.-833-пп-об-установлении-минимального-размера-взноса-на-капитальный-ремонт-общего-имущества-в-многоквартирных-домах-на-территории-города-москвы-в-2015-году"/></text:h>
      <text:p text:style-name="First_20_paragraph">23.03.2015</text:p>
      <text:p text:style-name="Text_20_body"><text:line-break/></text:p>
      <text:p text:style-name="Text_20_body">Адрес страницы: <text:a xlink:type="simple" xlink:href="http://danilovsky.mos.ru/overhaul/normative-legal-acts/detail/1677489.html" office:name=""><text:span text:style-name="Definition">http://danilovsky.mos.ru/overhaul/normative-legal-acts/detail/1677489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22:04:57Z</meta:creation-date>
    <dc:date>2023-07-17T22:04:57Z</dc:date>
  </office:meta>
</office:document-meta>
</file>