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нтерактивные-программы-в-музее-заповеднике-царицыно"/>Интерактивные программы в музее-заповеднике «Царицыно»<text:bookmark-end text:name="интерактивные-программы-в-музее-заповеднике-царицыно"/></text:h>
      <text:p text:style-name="First_20_paragraph">27.10.2014</text:p>
      <text:p text:style-name="Text_20_body">В музее-заповеднике «Царицыно» юных посетителей ожидают экскурсии и мастер-классы в дни осенних каникул. В департаменте культуры Москвы сообщили, что 8 и 9 ноября гостей ждет интерактивная экскурсия по выставке "Императорский фарфоровый завод. Диалог эпох". Детям продемонстрируют предметы из собственных сервизов императрицы Елизаветы Петровны, скульптуру любимой левретки Екатерины Великой и другие произведения из фарфора, которые создавали на Императорском фарфоровом заводе на протяжении его 270-летней истории.</text:p>
      <text:p text:style-name="Text_20_body"><text:line-break/></text:p>
      <text:p text:style-name="Text_20_body">Адрес страницы: <text:a xlink:type="simple" xlink:href="http://danilovsky.mos.ru/presscenter/news/detail/1372499.html" office:name=""><text:span text:style-name="Definition">http://danilovsky.mos.ru/presscenter/news/detail/1372499.html</text:span></text:a></text:p>
      <text:p text:style-name="Text_20_body"><text:a xlink:type="simple" xlink:href="http://danilovsky.mos.ru" office:name=""><text:span text:style-name="Definition">Управа Данил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2T07:30:52Z</meta:creation-date>
    <dc:date>2023-09-22T07:30:52Z</dc:date>
  </office:meta>
</office:document-meta>
</file>