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общественный-транспорт-москвы-станет-самым-современным-в-европе"/>Сергей Собянин: Общественный транспорт Москвы станет самым современным в Европе<text:bookmark-end text:name="сергей-собянин-общественный-транспорт-москвы-станет-самым-современным-в-европе"/></text:h>
      <text:p text:style-name="First_20_paragraph">29.10.2014</text:p>
      <text:p text:style-name="Text_20_body">Сергей Собянин посетил выставку «ЭкспоСитиТранс-2014», открывшуюся на ВДНХ в павильоне № 75. Она посвящена последним достижениям в сфере общественного транспорта. «Москва активно участвует в обновлении парка пассажирского общественного транспорта. Речь идёт о том, что мы на две трети обновили состав пассажирских автобусов Мосгортранса. И теперь это самый молодой состав автобусов в Европе. Средняя продолжительность жизни этого состава — 4,5 года. Тем не менее мы и дальше будем закупать автобусы. До 2020 года будет закуплено более четырёх тысяч автобусов, в том числе будет необходимость закупать эти автобусы частным компаниям, которые будут работать на заказе Москвы», - отметил мэр Москвы. К 2020 году планируется закупить новый подвижной состав для московского метрополитена, для малого кольца московской железной дороги, для пригородных железнодорожных направлений и для наземного транспорта. «Нам предстоит большая программа модернизации подвижного состава метро. В ближайшее время мы разыграем конкурсы на три тысячи новых вагонов, которые должны быть поставлены до 2020 года. Этого хватит и на новые линии, и на обновление подвижного состава на действующих линиях. Кроме этого, мы будем работать над закупкой новых трамваев и троллейбусов, так что Москва является крупнейшим в мире заказчиком общественного транспорта. И нам не безразлично, как развивается он в мире, какие новые современные образцы появляются. Москва будет стараться закупать всё самое лучшее и современное», — подчеркнул градоначальник. В числе требований к новому подвижному составу — безопасность, комфортность, доступность для маломобильных пассажиров, оснащённость системами климат-контроля, информационными табло.</text:p>
      <text:p text:style-name="Text_20_body"><text:line-break/></text:p>
      <text:p text:style-name="Text_20_body">Адрес страницы: <text:a xlink:type="simple" xlink:href="http://danilovsky.mos.ru/presscenter/news/detail/1378769.html" office:name=""><text:span text:style-name="Definition">http://danilovsky.mos.ru/presscenter/news/detail/1378769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7:19:00Z</meta:creation-date>
    <dc:date>2023-09-22T07:19:00Z</dc:date>
  </office:meta>
</office:document-meta>
</file>