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3107*"/>
    </style:style>
    <style:style style:name="Table1.B" style:family="table-column">
      <style:table-column-properties style:rel-column-width="13107*"/>
    </style:style>
    <style:style style:name="Table1.C" style:family="table-column">
      <style:table-column-properties style:rel-column-width="13107*"/>
    </style:style>
    <style:style style:name="Table1.D" style:family="table-column">
      <style:table-column-properties style:rel-column-width="13107*"/>
    </style:style>
    <style:style style:name="Table1.E" style:family="table-column">
      <style:table-column-properties style:rel-column-width="13107*"/>
    </style:style>
  </office:automatic-styles>
  <office:body>
    <office:text>
      <text:h text:style-name="Heading_20_3" text:outline-level="3"><text:bookmark-start text:name="оповещение-о-проведении-публичных-слушаний"/>14.11.2014 Оповещение о проведении публичных слушаний<text:bookmark-end text:name="оповещение-о-проведении-публичных-слушаний"/></text:h>
      <text:p text:style-name="First_20_paragraph">14.11.2014</text:p>
      <text:p text:style-name="Text_20_body">На публичные слушания представляются:</text:p>
      <text:p text:style-name="Text_20_body"><text:span text:style-name="T1">Проект 1:</text:span> в Даниловском районе проект межевания территории квартала, ограниченного: улицей Ленинская Слобода, улицей Мастеркова. улицей Автозаводская, улицей Велозаводская;</text:p>
      <text:p text:style-name="Text_20_body"><text:span text:style-name="T1">Проект 2:</text:span> в Даниловском районе проект межевания территории квартала, ограниченного: ул. Новая Заря, 4-м Рощинским пр., границей Даниловского кладбища;</text:p>
      <text:p text:style-name="Text_20_body"><text:span text:style-name="T1">Проект 3:</text:span> в Даниловском районе проект межевания территории квартала, ограниченного: ул. Ленинская Слобода, ул. Мастеркова, границей ПК, 3-м Автозаводским проездом.</text:p>
      <text:p text:style-name="Text_20_body">Часы работы экспозиций: в рабочие дни – с 11:00 до 19:00, в субботу и воскресенье – с 10:00 до 15:00. На выставках проводятся консультации по теме публичных слушаний.</text:p>
      <text:p text:style-name="Text_20_body"><text:span text:style-name="T1">Собрания</text:span> участников публичных слушаний состоятся <text:span text:style-name="T1">19:00</text:span>. Время начала регистрации – 18:00.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 table:number-rows-spanned="2">
            <text:p text:style-name="Table_20_Contents"><text:span text:style-name="T1">Район,</text:span></text:p>
            <text:p text:style-name="Table_20_Contents"><text:span text:style-name="T1">№ проекта</text:span></text:p>
          </table:table-cell>
          <table:table-cell table:style-name="TableRowCell" office:value-type="string" table:number-columns-spanned="2">
            <text:p text:style-name="Table_20_Contents"><text:span text:style-name="T1">Экспозиция по материалам публичных слушаний</text:span></text:p>
            <text:p text:style-name="Table_20_Contents">рабочие дни - с 11:00 до 19:00,</text:p>
            <text:p text:style-name="Table_20_Contents">суббота и воскресенье – с 10:00 до 15:00</text:p>
          </table:table-cell>
          <table:table-cell table:style-name="TableRowCell" office:value-type="string" table:number-columns-spanned="2">
            <text:p text:style-name="Table_20_Contents"><text:span text:style-name="T1">Собрания участников</text:span></text:p>
            <text:p text:style-name="Table_20_Contents"><text:span text:style-name="T1">публичных слушаний</text:span></text:p>
            <text:p text:style-name="Table_20_Contents">регистрации с 18:00</text:p>
            <text:p text:style-name="Table_20_Contents">начало собрания в <text:span text:style-name="T1">19:00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Период</text:span></text:p>
            <text:p text:style-name="Table_20_Contents"><text:span text:style-name="T1">Проведения экспозиции</text:span></text:p>
          </table:table-cell>
          <table:table-cell table:style-name="TableRowCell" office:value-type="string">
            <text:p text:style-name="Table_20_Contents"><text:span text:style-name="T1">Место</text:span></text:p>
            <text:p text:style-name="Table_20_Contents"><text:span text:style-name="T1">проведения</text:span></text:p>
          </table:table-cell>
          <table:table-cell table:style-name="TableRowCell" office:value-type="string">
            <text:p text:style-name="Table_20_Contents"><text:span text:style-name="T1">Дата собрания</text:span></text:p>
          </table:table-cell>
          <table:table-cell table:style-name="TableRowCell" office:value-type="string">
            <text:p text:style-name="Table_20_Contents"><text:span text:style-name="T1">Место проведения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Проект № 1</text:span></text:p>
            <text:p text:style-name="Table_20_Contents">Даниловский</text:p>
          </table:table-cell>
          <table:table-cell table:style-name="TableRowCell" office:value-type="string">
            <text:p text:style-name="Table_20_Contents">24.11.2014 – 30.11.2014</text:p>
          </table:table-cell>
          <table:table-cell table:style-name="TableRowCell" office:value-type="string">
            <text:p text:style-name="Table_20_Contents">Помещение культурного Центра «ЗИЛ»</text:p>
            <text:p text:style-name="Table_20_Contents">ул. Восточная,</text:p>
            <text:p text:style-name="Table_20_Contents">д. 4, корп. 1</text:p>
          </table:table-cell>
          <table:table-cell table:style-name="TableRowCell" office:value-type="string">
            <text:p text:style-name="Table_20_Contents">09.12.2014</text:p>
          </table:table-cell>
          <table:table-cell table:style-name="TableRowCell" office:value-type="string">
            <text:p text:style-name="Table_20_Contents">Помещение досугового Центра для инвалидов</text:p>
            <text:p text:style-name="Table_20_Contents">ул. Серпуховский Вал,</text:p>
            <text:p text:style-name="Table_20_Contents">д. 13А</text:p>
          </table:table-cell>
        </table:table-row>
        <table:table-row>
          <table:table-cell table:style-name="TableRowCell" office:value-type="string">
            <text:p text:style-name="Table_20_Contents"><text:span text:style-name="T1">Проект № 2</text:span></text:p>
            <text:p text:style-name="Table_20_Contents">Даниловский</text:p>
          </table:table-cell>
          <table:table-cell table:style-name="TableRowCell" office:value-type="string">
            <text:p text:style-name="Table_20_Contents">24.11.2014 – 30.11.2014</text:p>
          </table:table-cell>
          <table:table-cell table:style-name="TableRowCell" office:value-type="string">
            <text:p text:style-name="Table_20_Contents">Помещение культурного Центра «ЗИЛ»</text:p>
            <text:p text:style-name="Table_20_Contents">ул. Восточная,</text:p>
            <text:p text:style-name="Table_20_Contents">д. 4, корп. 1</text:p>
          </table:table-cell>
          <table:table-cell table:style-name="TableRowCell" office:value-type="string">
            <text:p text:style-name="Table_20_Contents">11.12.2014</text:p>
          </table:table-cell>
          <table:table-cell table:style-name="TableRowCell" office:value-type="string">
            <text:p text:style-name="Table_20_Contents">Помещение досугового Центра для инвалидов</text:p>
            <text:p text:style-name="Table_20_Contents">ул. Серпуховский Вал,</text:p>
            <text:p text:style-name="Table_20_Contents">д. 13А</text:p>
          </table:table-cell>
        </table:table-row>
        <table:table-row>
          <table:table-cell table:style-name="TableRowCell" office:value-type="string">
            <text:p text:style-name="Table_20_Contents"><text:span text:style-name="T1">Проект № 3</text:span></text:p>
            <text:p text:style-name="Table_20_Contents">Даниловский</text:p>
          </table:table-cell>
          <table:table-cell table:style-name="TableRowCell" office:value-type="string">
            <text:p text:style-name="Table_20_Contents">24.11.2014 – 30.11.2014</text:p>
          </table:table-cell>
          <table:table-cell table:style-name="TableRowCell" office:value-type="string">
            <text:p text:style-name="Table_20_Contents">Помещение культурного Центра «ЗИЛ»</text:p>
            <text:p text:style-name="Table_20_Contents">ул. Восточная,</text:p>
            <text:p text:style-name="Table_20_Contents">д. 4, корп. 1</text:p>
          </table:table-cell>
          <table:table-cell table:style-name="TableRowCell" office:value-type="string">
            <text:p text:style-name="Table_20_Contents">16.12.2014</text:p>
          </table:table-cell>
          <table:table-cell table:style-name="TableRowCell" office:value-type="string">
            <text:p text:style-name="Table_20_Contents">Помещение досугового Центра для инвалидов</text:p>
            <text:p text:style-name="Table_20_Contents">ул. Серпуховский Вал,</text:p>
            <text:p text:style-name="Table_20_Contents">д. 13А</text:p>
          </table:table-cell>
        </table:table-row>
      </table:table>
      <text:p text:style-name="First_20_paragraph">В период проведения публичных слушаний <text:span text:style-name="T2">участники публичных слушаний имеют право</text:span> представить свои предложения и замечания по обсуждаемым проектам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.</text:p>
      <text:p text:style-name="Text_20_body">Окружная комиссия ЮАО: 115280, Москва, ул. Автозаводская, д. 10, тел. (8 (495) 675-86-18, 8 (495) 675-73-68, blokhinsi@mos.ru.</text:p>
      <text:p text:style-name="Text_20_body">Информационные материалы по проектам размещены на сайте ЮАО <text:a xlink:type="simple" xlink:href="http://www.uao.mos.ru/" office:name=""><text:span text:style-name="Definition">http://www.uao.mos.ru</text:span></text:a> в разделе «Окружная комиссия по вопросам градостроительства, землепользования и застройки».</text:p>
      <text:p text:style-name="Text_20_body">Окружная комиссия по вопросам</text:p>
      <text:p text:style-name="Text_20_body">градостроительства, землепользования и</text:p>
      <text:p text:style-name="Text_20_body">застройки при Правительстве Москвы</text:p>
      <text:p text:style-name="Text_20_body"><text:line-break/></text:p>
      <text:p text:style-name="Text_20_body"><text:line-break/></text:p>
      <text:p text:style-name="Text_20_body">Адрес страницы: <text:a xlink:type="simple" xlink:href="http://danilovsky.mos.ru/presscenter/news/detail/1406115.html" office:name=""><text:span text:style-name="Definition">http://danilovsky.mos.ru/presscenter/news/detail/1406115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3T17:37:37Z</meta:creation-date>
    <dc:date>2023-07-03T17:37:37Z</dc:date>
  </office:meta>
</office:document-meta>
</file>