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ыставка-безопасность-и-охрана-труда-2014"/>Выставка «Безопасность и охрана труда-2014»<text:bookmark-end text:name="выставка-безопасность-и-охрана-труда-2014"/></text:h>
      <text:p text:style-name="First_20_paragraph">04.12.2014</text:p>
      <text:p text:style-name="Text_20_body">С 9 по 12 декабря 2014 года в павильоне № 75 Всероссийского выставочного центра (ВВЦ)  проходит специализированная выставка «Безопасность и охрана труда-2014».</text:p>
      <text:p text:style-name="Text_20_body">На выставке будут представлены достижения в области управления охраной труда, производственной медицины и гигиены труда, современные средства индивидуальной и коллективной защиты, измерительные и контрольные приборы.</text:p>
      <text:p text:style-name="Text_20_body">Экспозицию города Москвы представляет Департамент труда и занятости населения города Москвы. В экспозиции будут представлены организации города, участвующие в обеспечении охраны труда работников, организации, осуществляющие обучение по охране труда и оказанию первой помощи пострадавшим, а также в рамках экспозиции будут отражены вопросы реализации государственной политики в области охраны труда в Москве.</text:p>
      <text:p text:style-name="Text_20_body"><text:line-break/></text:p>
      <text:p text:style-name="Text_20_body">Адрес страницы: <text:a xlink:type="simple" xlink:href="http://danilovsky.mos.ru/presscenter/news/detail/1449075.html" office:name=""><text:span text:style-name="Definition">http://danilovsky.mos.ru/presscenter/news/detail/1449075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07:26:12Z</meta:creation-date>
    <dc:date>2023-09-21T07:26:12Z</dc:date>
  </office:meta>
</office:document-meta>
</file>