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личный-кабинет-застрахованного-лица"/>«Личный кабинет застрахованного лица»<text:bookmark-end text:name="личный-кабинет-застрахованного-лица"/></text:h>
      <text:p text:style-name="First_20_paragraph">25.03.2015</text:p>
      <text:p text:style-name="Text_20_body">Отделение Пенсионного фонда по Москве и Московской области 12 февраля 2015 года в режиме видеоконференции представит журналистам электронный сервис официального сайта ПФР <text:a xlink:type="simple" xlink:href="http://www.pfrf.ru/" office:name=""><text:span text:style-name="Definition">www.pfrf.ru</text:span></text:a> - «Личный кабинет застрахованного лица».</text:p>
      <text:p text:style-name="Text_20_body">На днях с работой сервиса в ходе рабочего визита в Республику Башкортостан ознакомился Председатель Правительства России Дмитрий Медведев.</text:p>
      <text:p text:style-name="Text_20_body">Электронный сервис «Личный кабинет застрахованного лица» позволяет получить максимальную информацию о сформированных пенсионных правах и смоделировать свое будущее. В личном кабинете можно узнать о количестве пенсионных баллов и длительности стажа, учтенных на индивидуальном счете в ПФР, - ключевых параметрах, влияющих на размер будущей страховой пенсии в соответствии с новой пенсионной формулой, введенной в России с 1 января 2015 года.</text:p>
      <text:p text:style-name="Text_20_body">Сервис предоставляет возможность получить подробную информацию о периодах трудовой деятельности, местах работы, размере начисленных работодателями страховых взносов. Так как все сведения о пенсионных правах представлены на основе данных, полученных ПФР от работодателей, гражданин может проверить, все ли сведения учтены, в полном ли объеме, и, в случае необходимости, запросить у работодателя точную информацию, которую затем представит в ПФР.</text:p>
      <text:p text:style-name="Text_20_body">В Кабинете можно воспользоваться усовершенствованной версией пенсионного калькулятора. Он учитывает уже сформированные пенсионные права в пенсионных баллах и стаж. Его основной задачей по-прежнему является разъяснение порядка формирования пенсионных прав и расчета страховой пенсии, а также демонстрация того, как на размер пенсии влияют размер зарплаты, продолжительность стажа, выбранный вариант пенсионного обеспечения, военная служба по призыву, отпуск по уходу за ребенком и др.</text:p>
      <text:p text:style-name="Text_20_body">В целом «Личный кабинет застрахованного лица» предполагает многофункциональность: благодаря ресурсу граждане могут направить обращение в ПФР, записаться на прием, заказать документы, получить извещение о состоянии индивидуального лицевого счета.</text:p>
      <text:p text:style-name="Text_20_body">Так как для работы в сервисе задействованы персональные данные, доступ к нему нужно получить, пройдя регистрацию в Единой системе идентификации и аутентификации (ЕСИА) или на Портале государственных услуг <text:a xlink:type="simple" xlink:href="http://www.gosuslugi.ru/" office:name=""><text:span text:style-name="Definition"><text:span text:style-name="T1">gosuslugi</text:span>.ru</text:span></text:a>.</text:p>
      <text:p text:style-name="Text_20_body"><text:line-break/></text:p>
      <text:p text:style-name="Text_20_body">Адрес страницы: <text:a xlink:type="simple" xlink:href="http://danilovsky.mos.ru/presscenter/news/detail/1626299.html" office:name=""><text:span text:style-name="Definition">http://danilovsky.mos.ru/presscenter/news/detail/1626299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26:28Z</meta:creation-date>
    <dc:date>2023-05-26T12:26:28Z</dc:date>
  </office:meta>
</office:document-meta>
</file>