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еселые-старты-в-районе"/>"Веселые старты" в районе<text:bookmark-end text:name="веселые-старты-в-районе"/></text:h>
      <text:p text:style-name="First_20_paragraph">30.03.2015</text:p>
      <text:p text:style-name="Text_20_body">Веселые старты, 1-й Кожуховский пр., д. 19, корп. 2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 </text:p>
      <text:p text:style-name="Text_20_body"><text:line-break/></text:p>
      <text:p text:style-name="Text_20_body">Адрес страницы: <text:a xlink:type="simple" xlink:href="http://danilovsky.mos.ru/presscenter/news/detail/1702210.html" office:name=""><text:span text:style-name="Definition">http://danilovsky.mos.ru/presscenter/news/detail/1702210.html</text:span></text:a></text:p>
      <text:p text:style-name="Text_20_body"><text:a xlink:type="simple" xlink:href="http://danilovsky.mos.ru" office:name=""><text:span text:style-name="Definition">Управа Данил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08T10:17:48Z</meta:creation-date>
    <dc:date>2023-08-08T10:17:48Z</dc:date>
  </office:meta>
</office:document-meta>
</file>