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cмотр-конкурс-город-для-всех"/>Cмотр-конкурс «Город для всех»<text:bookmark-end text:name="cмотр-конкурс-город-для-всех"/></text:h>
      <text:p text:style-name="First_20_paragraph">06.04.2015</text:p>
      <text:p text:style-name="Text_20_body">В 2015 году продолжается проведение в городе Москве смотра-конкурса «Город для всех», который проводится с 2009 года на основании распоряжения Правительства Москвы от 8 мая 2009 года № 890-РП.</text:p>
      <text:p text:style-name="Text_20_body">В текущем году первый этап планируется провести с апреля по июль 2015 года.</text:p>
      <text:p text:style-name="Text_20_body">Более подробно с правилами участия в смотре-конкурсе «Город для всех» можно ознакомиться, в Положении о проведении городского смотра конкурса «Город для всех».</text:p>
      <text:p text:style-name="Text_20_body">Справки по телефону: 8-495-633-92-80.</text:p>
      <text:p text:style-name="Text_20_body"><text:line-break/></text:p>
      <text:p text:style-name="Text_20_body">Адрес страницы: <text:a xlink:type="simple" xlink:href="http://danilovsky.mos.ru/presscenter/news/detail/1716780.html" office:name=""><text:span text:style-name="Definition">http://danilovsky.mos.ru/presscenter/news/detail/1716780.html</text:span></text:a></text:p>
      <text:p text:style-name="Text_20_body"><text:a xlink:type="simple" xlink:href="http://danilovsky.mos.ru" office:name=""><text:span text:style-name="Definition">Управа Данил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31T17:50:16Z</meta:creation-date>
    <dc:date>2023-07-31T17:50:16Z</dc:date>
  </office:meta>
</office:document-meta>
</file>