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аниловском-районе-выявили-квартиру-которую-сдавали-внаем"/>В Даниловском районе выявили квартиру, которую сдавали внаем<text:bookmark-end text:name="в-даниловском-районе-выявили-квартиру-которую-сдавали-внаем"/></text:h>
      <text:p text:style-name="First_20_paragraph">28.04.2015</text:p>
      <text:p text:style-name="Text_20_body">27 апреля в 12.50 в ходе операции «Мигрант-Розыск» участковый ОМВД России по Даниловскому району пресек незаконную миграцию.</text:p>
      <text:p text:style-name="Text_20_body">Было установлено, что 48-летний приезжий из Владимирской области в съемной квартире, расположенной в одном из домов по улице Лебедянская, устроил незаконное проживание 2 гражданам Кыргызстана.</text:p>
      <text:p text:style-name="Text_20_body">В связи с этим, возбудили уголовное дело по статье 322.1 УК РФ (организация незаконной миграции). В отношении подозреваемого избрана мера принуждения в виде обязательства о явке.</text:p>
      <text:p text:style-name="Text_20_body"><text:line-break/></text:p>
      <text:p text:style-name="Text_20_body">Адрес страницы: <text:a xlink:type="simple" xlink:href="http://danilovsky.mos.ru/presscenter/news/detail/1803852.html" office:name=""><text:span text:style-name="Definition">http://danilovsky.mos.ru/presscenter/news/detail/1803852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6:56:33Z</meta:creation-date>
    <dc:date>2023-09-22T06:56:33Z</dc:date>
  </office:meta>
</office:document-meta>
</file>