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енсии-за-май-будут-выплачены-досрочно-или-вовремя"/>Пенсии за май будут выплачены досрочно или вовремя<text:bookmark-end text:name="пенсии-за-май-будут-выплачены-досрочно-или-вовремя"/></text:h>
      <text:p text:style-name="First_20_paragraph">24.04.2015</text:p>
      <text:p text:style-name="Text_20_body">Отделение Пенсионного фонда России по г. Москве и Московской области сообщает, что, несмотря на продолжительные майские праздники, пенсии и другие социальные выплаты за май 2015 года будут выплачены досрочно или вовремя. Выплаты будут осуществляться по следующему графику:</text:p>
      <text:p text:style-name="Text_20_body"><text:span text:style-name="T1">Управление федеральной почтовой службы г. Москвы – филиал ФГУП «Почта России»</text:span>:</text:p>
      <text:p text:style-name="Text_20_body">30 апреля 2015 года – за 3 мая 2015 года</text:p>
      <text:p text:style-name="Text_20_body">2 мая 2015 года – за 2 и 4 мая 2015 года</text:p>
      <text:p text:style-name="Text_20_body">5 мая 2015 года – за 5 мая 2015 года</text:p>
      <text:p text:style-name="Text_20_body">6 мая 2015 года – за 6 мая 2015 года</text:p>
      <text:p text:style-name="Text_20_body">7 мая 2015 года – за 7 и 9 мая 2015 года</text:p>
      <text:p text:style-name="Text_20_body">8 мая 2015 года – за 8 и 10 мая 2015 года</text:p>
      <text:p text:style-name="Text_20_body">с 11 мая 2015 года – по установленному графику</text:p>
      <text:p text:style-name="Text_20_body"><text:span text:style-name="T1">Управление Федеральной почтовой службы Московской области:</text:span> с 4 мая 2015 года (по установленному графику)</text:p>
      <text:p text:style-name="Text_20_body"><text:span text:style-name="T1">Альтернативные службы доставки на дом:</text:span> с 30 апреля 2015 года</text:p>
      <text:p text:style-name="Text_20_body"><text:span text:style-name="T1">Финансово – кредитные учреждения (зачисления на лицевые счета):</text:span> с 30 апреля 2015 года.</text:p>
      <text:p text:style-name="Text_20_body"><text:line-break/></text:p>
      <text:p text:style-name="Text_20_body">Адрес страницы: <text:a xlink:type="simple" xlink:href="http://danilovsky.mos.ru/presscenter/news/detail/1807701.html" office:name=""><text:span text:style-name="Definition">http://danilovsky.mos.ru/presscenter/news/detail/1807701.html</text:span></text:a></text:p>
      <text:p text:style-name="Text_20_body"><text:a xlink:type="simple" xlink:href="http://danilovsky.mos.ru" office:name=""><text:span text:style-name="Definition">Управа Данило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7T13:35:40Z</meta:creation-date>
    <dc:date>2023-06-27T13:35:40Z</dc:date>
  </office:meta>
</office:document-meta>
</file>