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осковской-железной-дороге-стартовала-акция-по-безопасности-внимание-дети"/>На Московской железной дороге стартовала акция по безопасности «Внимание, дети!»<text:bookmark-end text:name="на-московской-железной-дороге-стартовала-акция-по-безопасности-внимание-дети"/></text:h>
      <text:p text:style-name="First_20_paragraph">12.05.2015</text:p>
      <text:p text:style-name="Text_20_body">В преддверии летних школьных каникул столичные железнодорожники проведут информационно-разъяснительную работу с детьми, направленную на формирование культуры безопасного поведения и снижение уровня непроизводственного травматизма. С 6 мая на полигоне Московская железной дороги стартовала акция по безопасности «Внимание, дети!», которая продлится весь май.</text:p>
      <text:p text:style-name="Text_20_body">Работа железнодорожников включает в себя теоретическую и практическую части. В первой предусмотрены открытые уроки со школьниками, во время которых им рассказывают правила поведения на железной дороге, демонстрируют специальные видеоролики. Для закрепления знаний детям раздают памятки, содержащие элементарные правила. В электропоездах и на станциях с помощью устройств громкой связи пассажирам постоянно напоминают о необходимости соблюдения мер предосторожности на объектах железнодорожного транспорта. В практической части работники столичной магистрали совместно с правоохранительными органами проводят специальные рейды - на перегонах, станциях и остановочных пунктах выявляют нарушителей и привлекают к ответственности.</text:p>
      <text:p text:style-name="Text_20_body">Особое внимание уделено «зацепингу» (катанию подростков на крышах поездов или между вагонами). Это неформально движение активизируется с наступлением теплого периода. Большинство из «зацеперов» даже не представляют, какому риску они подвергают свои жизни.</text:p>
      <text:p text:style-name="Text_20_body">Московская железная дорога обращается к педагогам школ и родителям с просьбой провести с детьми и подростками профилактические беседы о правилах безопасности на железной дороге и о необходимости неукоснительного их соблюдения. Нужно дать детям четкое понимание, что хождение по путям, переход в неустановленных местах, спрыгивание с платформ опасно для здоровья и жизни. Также прослушивание музыки в наушниках или разговор по телефону снижает бдительность: дети могут не обратить внимания на сигналы, подаваемые машинистом поезда, вовремя не заметить приближающийся состав.</text:p>
      <text:p text:style-name="Text_20_body"><text:line-break/></text:p>
      <text:p text:style-name="Text_20_body">Адрес страницы: <text:a xlink:type="simple" xlink:href="http://danilovsky.mos.ru/presscenter/news/detail/1844324.html" office:name=""><text:span text:style-name="Definition">http://danilovsky.mos.ru/presscenter/news/detail/1844324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6:45:20Z</meta:creation-date>
    <dc:date>2023-09-21T06:45:20Z</dc:date>
  </office:meta>
</office:document-meta>
</file>