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помощью-активного-гражданина-в-москве-выбрали-новые-методики-оказания-социальной-помощи"/>С помощью «Активного гражданина» в Москве выбрали новые методики оказания социальной помощи<text:bookmark-end text:name="с-помощью-активного-гражданина-в-москве-выбрали-новые-методики-оказания-социальной-помощи"/></text:h>
      <text:p text:style-name="First_20_paragraph">06.10.2016</text:p>
      <text:p text:style-name="Text_20_body"><text:a xlink:type="simple" xlink:href="http://gazeta-brateevo.ru/wp-content/uploads/2016/10/%D1%81%D0%B5%D0%BC%D1%8C%D1%8F-%D0%BD%D0%B0-%D0%B4%D0%BD%D0%B5-%D0%BC%D1%83%D0%BD%D0%B8%D1%86%D0%B8%D0%BF%D0%B0%D0%BB%D1%8C%D0%BD%D0%BE%D0%B3%D0%BE-%D0%BE%D0%BA%D1%80%D1%83%D0%B3%D0%B0.jpg" office:name=""><text:span text:style-name="Definition"/></text:a></text:p>
      <text:p text:style-name="Text_20_body">Участники голосования на портале «<text:a xlink:type="simple" xlink:href="http://ag.mos.ru/" office:name=""><text:span text:style-name="Definition">Активный гражданин</text:span></text:a>» выбрали, какой из трёх экспериментальных социальных проектов необходимо внедрить на общегородском уровне. Так, большинство респондентов проголосовало за приоритетное распространение «Службы ранней помощи».</text:p>
      <text:p text:style-name="Text_20_body">Проект направлен на поддержку семей с детьми младенческого или раннего возраста с нарушением развития. Его реализуют в Научно-практическом центре медико-социальной реабилитации инвалидов имени Швецовой. 19,93% «активных граждан» предложили распространить проект «Профилактика и преодоление социальной исключённости детей и молодых инвалидов с умеренной и тяжёлой умственной отсталостью». Его цель — помочь молодым людям с инвалидностью в решении бытовых и социальных вопросов.</text:p>
      <text:p text:style-name="Text_20_body">За проект «Социальные технологии подбора детям-сиротам замещающей семьи в условиях мегаполиса» — проголосовали 18,60% респондентов.</text:p>
      <text:p text:style-name="Text_20_body"><text:line-break/></text:p>
      <text:p text:style-name="Text_20_body">Адрес страницы: <text:a xlink:type="simple" xlink:href="http://danilovsky.mos.ru/presscenter/news/detail/3898911.html" office:name=""><text:span text:style-name="Definition">http://danilovsky.mos.ru/presscenter/news/detail/3898911.html</text:span></text:a></text:p>
      <text:p text:style-name="Text_20_body"><text:a xlink:type="simple" xlink:href="http://danilovsky.mos.ru" office:name=""><text:span text:style-name="Definition">Управа Данил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2T05:38:28Z</meta:creation-date>
    <dc:date>2023-09-22T05:38:28Z</dc:date>
  </office:meta>
</office:document-meta>
</file>