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помощью-активного-гражданина-москвичи-могли-оценить-благоустроенный-участок-садового-кольца"/>С помощью «Активного гражданина» москвичи могли оценить благоустроенный участок Садового кольца<text:bookmark-end text:name="с-помощью-активного-гражданина-москвичи-могли-оценить-благоустроенный-участок-садового-кольца"/></text:h>
      <text:p text:style-name="First_20_paragraph">26.10.2016</text:p>
      <text:p text:style-name="Text_20_body">На портале «Активный гражданин» москвичи оценили благоустройство Садового кольца на участке от Нового Арбата до Долгоруковской улицы. Оно прошло в этом году по программе «Моя улица».</text:p>
      <text:p text:style-name="Text_20_body">Участие в голосовании приняли более 205 тысяч москвичей, из них 83,3% поставили изменениям положительные оценки. В ходе работ на Садовом кольце отремонтировали фасады некоторых зданий, расширили пешеходную зону, установили новые фонари с энергоэффективными лампами, а провода убрали в подземные коллекторы. Добавим, что в ноябре там планируют высадить более 600 деревьев.</text:p>
      <text:p text:style-name="Text_20_body">Отметим, что «Моя улица» — крупнейший проект благоустройства в современной истории Москвы. Главная задача — создать комфортную городскую среду и сделать город удобный для жизни.</text:p>
      <text:p text:style-name="Text_20_body">Фото:<text:a xlink:type="simple" xlink:href="http://www.mskagency.ru/" office:name=""><text:span text:style-name="Definition">агентство городских новостей "Москва"</text:span></text:a></text:p>
      <text:p text:style-name="Text_20_body"><text:line-break/></text:p>
      <text:p text:style-name="Text_20_body">Адрес страницы: <text:a xlink:type="simple" xlink:href="http://danilovsky.mos.ru/presscenter/news/detail/4045664.html" office:name=""><text:span text:style-name="Definition">http://danilovsky.mos.ru/presscenter/news/detail/4045664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5:30:39Z</meta:creation-date>
    <dc:date>2023-09-22T05:30:39Z</dc:date>
  </office:meta>
</office:document-meta>
</file>