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даниловского-рассказали-о-работе-коммунальных-служб"/>Жителям Даниловского рассказали о работе коммунальных служб<text:bookmark-end text:name="жителям-даниловского-рассказали-о-работе-коммунальных-служб"/></text:h>
      <text:p text:style-name="First_20_paragraph">14.01.2021</text:p>
      <text:p text:style-name="Text_20_body">В Москве для уборки снега задействовали более 60 тысяч работников. Об этом жителям Даниловского района сообщили 14 января.</text:p>
      <text:p text:style-name="Text_20_body">На <text:a xlink:type="simple" xlink:href="https://vm.ru/news/853989-bolee-60-tysyach-chelovek-zadejstvovany-v-uborke-snega-v-stolice" office:name=""><text:span text:style-name="Definition">сайте</text:span></text:a> газеты «Вечерняя Москва» проинформировали, что о погодных условиях, которые сложились в настоящее время в столице, сотрудников городских предприятий оповестили заранее.</text:p>
      <text:p text:style-name="Text_20_body">Как отметил заместитель мэра Москвы в Правительстве Москвы по вопросам жилищно-коммунального хозяйства и благоустройства Петр Бирюков, за прошедшие восемь часов выпало девять сантиметров снега.</text:p>
      <text:p text:style-name="Text_20_body">Городские службы мобилизовали на регламентную работу. Еще в столице задействовали около 10 000 единиц техники.</text:p>
      <text:p text:style-name="Text_20_body"><text:line-break/></text:p>
      <text:p text:style-name="Text_20_body">Адрес страницы: <text:a xlink:type="simple" xlink:href="http://danilovsky.mos.ru/presscenter/news/detail/9640312.html" office:name=""><text:span text:style-name="Definition">http://danilovsky.mos.ru/presscenter/news/detail/9640312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2:06:50Z</meta:creation-date>
    <dc:date>2023-08-11T02:06:50Z</dc:date>
  </office:meta>
</office:document-meta>
</file>