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льтурно-обогащаемся-читальни-юга-анонсировали-программу-мероприятий"/>Культурно обогащаемся: читальни Юга анонсировали программу мероприятий<text:bookmark-end text:name="культурно-обогащаемся-читальни-юга-анонсировали-программу-мероприятий"/></text:h>
      <text:p text:style-name="First_20_paragraph">18.01.2021</text:p>
      <text:p text:style-name="Text_20_body">Жители Южного округа, в том числе Зябликова, смогут с 18 по 24 января присоединиться к лекциям, мастер-классам и познавательным встречам, которые подготовили сотрудники Централизованной библиотечной системы Южного округа Москвы.</text:p>
      <text:p text:style-name="Text_20_body">Афишу разместили на <text:a xlink:type="simple" xlink:href="https://vk.com/bibliouao?w=wall-168964439_3744" office:name=""><text:span text:style-name="Definition">странице</text:span></text:a> читален в социальных сетях.</text:p>
      <text:p text:style-name="Text_20_body">Например, 21 января все желающие смогут освоить мастерство фотографии. Начало занятия в 17:00. В 18:00 для пользователей проведут лекцию о жизни и творчестве писателя Иэна Макьюэна.</text:p>
      <text:p text:style-name="Text_20_body">Отметим, что все встречи проведут в формате прямых эфиров или просто дистанционно. До 21 января культурные учреждения столицы работают в онлайн-формате из-за эпидемиологической ситуации в городе.</text:p>
      <text:p text:style-name="Text_20_body"><text:line-break/></text:p>
      <text:p text:style-name="Text_20_body">Адрес страницы: <text:a xlink:type="simple" xlink:href="http://danilovsky.mos.ru/presscenter/news/detail/9647013.html" office:name=""><text:span text:style-name="Definition">http://danilovsky.mos.ru/presscenter/news/detail/9647013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6:29:23Z</meta:creation-date>
    <dc:date>2023-06-08T06:29:23Z</dc:date>
  </office:meta>
</office:document-meta>
</file>