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школе-1272-запустили-конкурс-ученик-года-2021"/>В школе №1272 запустили конкурс «Ученик года-2021»<text:bookmark-end text:name="в-школе-1272-запустили-конкурс-ученик-года-2021"/></text:h>
      <text:p text:style-name="First_20_paragraph">21.01.2021</text:p>
      <text:p text:style-name="Text_20_body">Ежегодный конкурс «Ученик года-2021» запустили 18 января в школе №1272.</text:p>
      <text:p text:style-name="Text_20_body">Это мероприятие уже стало традицией в образовательном учреждении. Ученики младших классов из года в год активно принимают в нем участие. В рамках состязания они проявляют свои творческие и интеллектуальные способности.</text:p>
      <text:p text:style-name="Text_20_body">Конкурс проводят в онлайн-режиме. Программа соревнования включает в себя шесть этапов.</text:p>
      <text:p text:style-name="Text_20_body">Первый предусматривает самопрезентации в категориях «Решительные» и «Принципиальные». До 25 января участники должны прислать свои визитки в формате видео. Жюри будут оценивать активистов по определенным критериям: артистизм, смысловая значимость и оригинальность. Конкурс направлен на выявление творческих способностей, развитие талантов и воспитание положительных качеств у обучающихся</text:p>
      <text:p text:style-name="Text_20_body">Отметим, что победителей объявят 1 марта 2021 года.</text:p>
      <text:p text:style-name="Text_20_body"><text:line-break/></text:p>
      <text:p text:style-name="Text_20_body">Адрес страницы: <text:a xlink:type="simple" xlink:href="http://danilovsky.mos.ru/presscenter/news/detail/9656225.html" office:name=""><text:span text:style-name="Definition">http://danilovsky.mos.ru/presscenter/news/detail/9656225.html</text:span></text:a></text:p>
      <text:p text:style-name="Text_20_body"><text:a xlink:type="simple" xlink:href="http://danilovsky.mos.ru" office:name=""><text:span text:style-name="Definition">Управа Данил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1T06:55:01Z</meta:creation-date>
    <dc:date>2023-09-21T06:55:01Z</dc:date>
  </office:meta>
</office:document-meta>
</file>