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крыши-трех-исторических-зданий-в-даниловском-отреставрируют"/>Крыши трех исторических зданий в Даниловском отреставрируют<text:bookmark-end text:name="крыши-трех-исторических-зданий-в-даниловском-отреставрируют"/></text:h>
      <text:p text:style-name="First_20_paragraph">29.03.2021</text:p>
      <text:p text:style-name="Text_20_body">На крышах двух зданий Хавско-Шаболовского жилого комплекса и одного из домов, построенных для рабочих фабрики «Гознак» в Даниловском районе проведут капитальный ремонт. Об этом стало известно 28 марта.</text:p>
      <text:p text:style-name="Text_20_body">Эти дома признали объектами культурного наследия.</text:p>
      <text:p text:style-name="Text_20_body">Первые два находятся на улице Лестева. Речь идет о доме №13, корпус 3 и 22. Они относятся к Хавско-Шаболовскому жилому комплексу, который построили в 1928 году по проекту Николая Травина. Здания возвели в стиле конструктивизм. Это 12 пятиэтажных домов, которые состоят из типовых квартирных секций Моссовета.</text:p>
      <text:p text:style-name="Text_20_body">Кроме того, в текущем году отремонтируют крышу исторического здания по адресу: улица Люсиновская, дом №64, корпус 1. Его построили в 1925 году. Дом является частью ансамбля жилых домов для рабочих фабрики «Гознак».</text:p>
      <text:p text:style-name="Text_20_body">По этим адресам строители поменяют покрытие скатной кровли, приведут в порядок систему водостока и утеплят чердачные перекрытия.</text:p>
      <text:p text:style-name="Text_20_body">На <text:a xlink:type="simple" xlink:href="https://www.mos.ru/news/item/88467073/" office:name=""><text:span text:style-name="Definition">сайте</text:span></text:a> мэра Москвы горожане смогут прочитать полную историческую справку о данных объектах культурного наследия.</text:p>
      <text:p text:style-name="Text_20_body"><text:line-break/></text:p>
      <text:p text:style-name="Text_20_body">Адрес страницы: <text:a xlink:type="simple" xlink:href="http://danilovsky.mos.ru/presscenter/news/detail/9823327.html" office:name=""><text:span text:style-name="Definition">http://danilovsky.mos.ru/presscenter/news/detail/9823327.html</text:span></text:a></text:p>
      <text:p text:style-name="Text_20_body"><text:a xlink:type="simple" xlink:href="http://danilovsky.mos.ru" office:name=""><text:span text:style-name="Definition">Управа Данилов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9-21T06:55:53Z</meta:creation-date>
    <dc:date>2023-09-21T06:55:53Z</dc:date>
  </office:meta>
</office:document-meta>
</file>