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зидентам-даниловского-района-предоставят-еще-20-парковочных-мест"/>Резидентам Даниловского района предоставят еще 20 парковочных мест<text:bookmark-end text:name="резидентам-даниловского-района-предоставят-еще-20-парковочных-мест"/></text:h>
      <text:p text:style-name="First_20_paragraph">29.03.2021</text:p>
      <text:p text:style-name="Text_20_body">В Даниловском районе с 5 апреля появится 20 парковочных мест только для резидентов. Об этом проинформировали в пресс-службе Московского паркинга.</text:p>
      <text:p text:style-name="Text_20_body">Всего в столице разместят 229 мест для резидентов, 35 из них — на юге. В Даниловском районе обустроят большую часть. На улице Марка Шагала и Архитектора Щусева организуют 20 парковочных мест.</text:p>
      <text:p text:style-name="Text_20_body">Напомним, что резидентные разрешения дают автомобилистам право бесплатно останавливаться на платных парковках своего района.</text:p>
      <text:p text:style-name="Text_20_body">— Но на самых загруженных из них даже высокий тариф на парковку не помогает оставить свободные места у дома. В этом случае на помощь приходят парковочные места только для резидентов, — прокомментировали в пресс-службе Московского паркинга.</text:p>
      <text:p text:style-name="Text_20_body">На этих участках оставлять машины могут только жители района и многодетные семьи со специальным разрешением.</text:p>
      <text:p text:style-name="Text_20_body"><text:line-break/></text:p>
      <text:p text:style-name="Text_20_body">Адрес страницы: <text:a xlink:type="simple" xlink:href="http://danilovsky.mos.ru/presscenter/news/detail/9823407.html" office:name=""><text:span text:style-name="Definition">http://danilovsky.mos.ru/presscenter/news/detail/9823407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1T08:52:36Z</meta:creation-date>
    <dc:date>2023-05-31T08:52:36Z</dc:date>
  </office:meta>
</office:document-meta>
</file>